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e7971f288e44ab5f5020449167fd19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fessoren_webseiten:rebholz:abschlussarbeiten"/><text:bookmark-start text:name="__RefHeading___abschlussarbeiten_1"/><text:bookmark-start text:name="abschlussarbeiten"/>Abschlussarbeiten<text:bookmark-end text:name="__RefHeading___abschlussarbeiten_1"/><text:bookmark-end text:name="abschlussarbeiten"/></text:h>
      <text:p text:style-name="Text_20_body"><draw:frame draw:style-name="medialeft" draw:name="0" text:anchor-type="paragraph" draw:z-index="0" svg:width="5.2916666666667cm" style:rel-width="100%" svg:height="3.1043538724861cm" style:rel-height="scale"><draw:image xlink:href="Pictures/ae7971f288e44ab5f5020449167fd196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5T20::53:49</meta:creation-date>
    <dc:creator>Generated</dc:creator>
    <dc:date>2026-08-15T20::53:49</dc:date>
    <dc:language>en-US</dc:language>
    <meta:editing-cycles>1</meta:editing-cycles>
    <meta:editing-duration>PT0S</meta:editing-duration>
    <dc:title>professoren_webseiten:rebholz:abschlussarbeiten</dc:title>
  </office:meta>
</office:document-meta>
</file>